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Jeugdvakantieweek Koudekerk aan Gruttolaan 13, 2396 JB Koudekerk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28-07-2026 een evenementenvergunning verleend. De gemeente geeft hiermee toestemming voor het evenement Jeugdvakantieweek Koudekerk op de locatie Gruttolaan 13, 2396 JB Koudekerk aan den Rijn, geregistreerd onder nr. 04843899489.</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703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3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3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99489</meta:user-defined>
    <dc:language>nl</dc:language>
    <meta:user-defined meta:name="OVERHEIDop.locatietype/OVERHEIDop.gebiedsmarkering">Punt</meta:user-defined>
    <meta:user-defined meta:name="DC.title">Verleende evenementenvergunning voor Jeugdvakantieweek Koudekerk aan Gruttolaan 13, 2396 JB Koudekerk aan den Rijn</meta:user-defined>
    <meta:user-defined meta:name="DCTERMS.W3CDTF/DCTERMS.available">2026-07-30</meta:user-defined>
    <meta:user-defined meta:name="DCTERMS.W3CDTF/OVERHEIDop.jaargang">2026</meta:user-defined>
    <meta:user-defined meta:name="OVERHEIDop.publicationIssue">367034</meta:user-defined>
    <meta:user-defined meta:name="OVERHEIDop.GmbID/DC.identifier">gmb-2026-367034</meta:user-defined>
    <meta:user-defined meta:name="OVERHEIDop.versieInformatie"/>
  </office:meta>
</office:document-meta>
</file>