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ntheffing verleend, Grote Markt, Prinsenhof en Klokhuisplein Haarlem, 0392-2026-0034844, het tappen tijdens het evenement Haarlem Culinair 2026, op 30-07-2026 van 17:00 tot 24:00 uur, 31-07-2026 van 13:00 tot 24:00 uur, 01-08-2026 van 13:00 tot 24:00 uur, 02-08-2026 van 13:00 tot 24:00 uur, verzonden 28-07-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richten aan: De burgemeester van Gemeente Haarlem, (p/a)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6702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2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2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arlem</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392-2026-0034844</meta:user-defined>
    <meta:user-defined meta:name="DCTERMS.abstract">het tappen tijdens het evenement Haarlem Culinair 2026</meta:user-defined>
    <dc:language>nl</dc:language>
    <meta:user-defined meta:name="OVERHEIDop.locatietype/OVERHEIDop.gebiedsmarkering">Punt</meta:user-defined>
    <meta:user-defined meta:name="DC.title">Gemeente Haarlem, ontheffing verleend, Grote Markt, Prinsenhof en Klokhuisplein Haarlem, 0392-2026-0034844, het tappen tijdens het evenement Haarlem Culinair 2026, op 30-07-2026 van 17:00 tot 24:00 uur, 31-07-2026 van 13:00 tot 24:00 uur, 01-08-2026 van 13:00 tot 24:00 uur, 02-08-2026 van 13:00 tot 24:00 uur, verzonden 28-07-2026</meta:user-defined>
    <meta:user-defined meta:name="DCTERMS.W3CDTF/DCTERMS.available">2026-07-30</meta:user-defined>
    <meta:user-defined meta:name="DCTERMS.W3CDTF/OVERHEIDop.jaargang">2026</meta:user-defined>
    <meta:user-defined meta:name="OVERHEIDop.publicationIssue">367020</meta:user-defined>
    <meta:user-defined meta:name="OVERHEIDop.GmbID/DC.identifier">gmb-2026-367020</meta:user-defined>
    <meta:user-defined meta:name="OVERHEIDop.versieInformatie"/>
  </office:meta>
</office:document-meta>
</file>