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Buurt BBQ Pruimengaarde &amp; Krommeweg  op 12 september 2026, parkeervakken nabij Pruimengaarde 11, 3343LC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vergunning verleend en geeft hiermee toestemming voor het organiseren van Buurt BBQ Pruimengaarde &amp; Krommeweg op 12 september 2026 op de locatie parkeervakken nabij Pruimengaarde 11, 3343LC Hendrik-Ido-Ambacht. De vergunning heeft zaaknummer Z2026-00001007. Het betreft de volgende activiteit(en):</text:p>
            <text:list text:style-name="id1-3-2-1-1-2">
              <text:list-item text:style-override="id1-3-2-1-1-2-1">
                <text:number>•</text:number>
                <text:p text:style-name="al">Evenementenvergunning</text:p>
              </text:list-item>
            </text:list>
            <text:p text:style-name="common-al">Datum besluit: 28 juli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6698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8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8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007</meta:user-defined>
    <meta:user-defined meta:name="DCTERMS.abstract">Betreft:  Besluit op locatie parkeervakken nabij Pruimengaarde 11, 3343LC Hendrik-Ido-Ambacht</meta:user-defined>
    <dc:language>nl</dc:language>
    <meta:user-defined meta:name="OVERHEIDop.locatietype/OVERHEIDop.gebiedsmarkering">Punt</meta:user-defined>
    <meta:user-defined meta:name="DC.title">Toestemming voor het organiseren van Buurt BBQ Pruimengaarde &amp; Krommeweg  op 12 september 2026, parkeervakken nabij Pruimengaarde 11, 3343LC Hendrik-Ido-Ambacht</meta:user-defined>
    <meta:user-defined meta:name="DCTERMS.W3CDTF/DCTERMS.available">2026-07-30</meta:user-defined>
    <meta:user-defined meta:name="DCTERMS.W3CDTF/OVERHEIDop.jaargang">2026</meta:user-defined>
    <meta:user-defined meta:name="OVERHEIDop.publicationIssue">366988</meta:user-defined>
    <meta:user-defined meta:name="OVERHEIDop.GmbID/DC.identifier">gmb-2026-366988</meta:user-defined>
    <meta:user-defined meta:name="OVERHEIDop.versieInformatie"/>
  </office:meta>
</office:document-meta>
</file>