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stigen van een kantoor aan huis aan De Kuil 48 5527AA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8-07-2026 een omgevingsvergunning verleend. De gemeente geeft hiermee toestemming voor het vestigen van een kantoor aan huis aan De Kuil 48 5527AA Hapert. Het kenmerk van de gemeente voor deze zaak is ZBLA2026-00097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69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0972</meta:user-defined>
    <meta:user-defined meta:name="DCTERMS.abstract">vestigen van een kantoor aan huis</meta:user-defined>
    <dc:language>nl</dc:language>
    <meta:user-defined meta:name="OVERHEIDop.locatietype/OVERHEIDop.gebiedsmarkering">Vlak</meta:user-defined>
    <meta:user-defined meta:name="DC.title">Vergunning voor het vestigen van een kantoor aan huis aan De Kuil 48 5527AA Hapert</meta:user-defined>
    <meta:user-defined meta:name="DCTERMS.W3CDTF/DCTERMS.available">2026-07-30</meta:user-defined>
    <meta:user-defined meta:name="DCTERMS.W3CDTF/OVERHEIDop.jaargang">2026</meta:user-defined>
    <meta:user-defined meta:name="OVERHEIDop.publicationIssue">366960</meta:user-defined>
    <meta:user-defined meta:name="OVERHEIDop.GmbID/DC.identifier">gmb-2026-366960</meta:user-defined>
    <meta:user-defined meta:name="OVERHEIDop.versieInformatie"/>
  </office:meta>
</office:document-meta>
</file>