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zettingsvergunning vergunning ingetrokken Haarlemmermeerstraat 136-4 1058KH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or het omzetten van één zelfstandige woonruimte naar drie onzelfstandige woonruimte</text:p>
            <text:p text:style-name="common-al">Besluit: vergunning ingetrokken</text:p>
            <text:p text:style-name="common-al">Besluit verzonden op:</text:p>
            <text:p text:style-name="common-al">Zaakadres: Haarlemmermeerstraat 136-4 1058KH, Amsterdam</text:p>
            <text:p text:style-name="common-al">Zaaknummer: Z/20/175891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/20/1758915" xlink:type="simple">vth.administratie.sdz@amsterdam.nl</text:a> en vermeld daarin het zaakadres en zaak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695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/20/1758915</meta:user-defined>
    <meta:user-defined meta:name="DCTERMS.abstract">voor het omzetten van één zelfstandige woonruimte naar drie onzelfstandige woonruimt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zettingsvergunning vergunning ingetrokken Haarlemmermeerstraat 136-4 1058KH,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57</meta:user-defined>
    <meta:user-defined meta:name="OVERHEIDop.GmbID/DC.identifier">gmb-2026-366957</meta:user-defined>
    <meta:user-defined meta:name="OVERHEIDop.versieInformatie"/>
  </office:meta>
</office:document-meta>
</file>