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8-07-2026 hebben wij een vergunning verleend voor het houden van een evenement (Zomerevenement MX Bentelo op 7, 8, 9 en 15 augustus 2026 op het adres Slaghekkenweg 8 7497NB Bentelo. Deze vergunning staat ingeschreven onder zaaknummer 0000109164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6695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5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5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091645</meta:user-defined>
    <meta:user-defined meta:name="DCTERMS.abstract">het houden van een evenement (Zomerevenement MX Bentelo op 7, 8, 9 en 15 augustus 2026</meta:user-defined>
    <dc:language>nl</dc:language>
    <meta:user-defined meta:name="OVERHEIDop.locatietype/OVERHEIDop.gebiedsmarkering">Punt</meta:user-defined>
    <meta:user-defined meta:name="DC.title">Op 28-07-2026 hebben wij een vergunning verleend voor het houden van een evenement (Zomerevenement MX Bentelo op 7, 8, 9 en 15 augustus 2026 op het adres Slaghekkenweg 8 7497NB Bentelo. Deze vergunning staat ingeschreven onder zaaknummer 00001091645.</meta:user-defined>
    <meta:user-defined meta:name="DCTERMS.W3CDTF/DCTERMS.available">2026-07-30</meta:user-defined>
    <meta:user-defined meta:name="DCTERMS.W3CDTF/OVERHEIDop.jaargang">2026</meta:user-defined>
    <meta:user-defined meta:name="OVERHEIDop.publicationIssue">366953</meta:user-defined>
    <meta:user-defined meta:name="OVERHEIDop.GmbID/DC.identifier">gmb-2026-366953</meta:user-defined>
    <meta:user-defined meta:name="OVERHEIDop.versieInformatie"/>
  </office:meta>
</office:document-meta>
</file>