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mert-Bakel melding Besluit activiteiten leefomgeving, Breemhorstsedijk 65a, De Mor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rt-Bakel maakt bekend dat er een melding ingevolge het Besluit activiteiten leefomgeving (Bal) is ontvangen.</text:p>
            <text:p text:style-name="common-al">Bedrijf: Campingpark het Zwarte Water</text:p>
            <text:p text:style-name="common-al">Locatie: Breemhorstsedijk 65a te De Mortel</text:p>
            <text:p text:style-name="common-al">Activiteit: Opslaan van propaan of propeen in opslagtanks</text:p>
            <text:p text:style-name="common-al">Voor: het plaatsen van 2 propaantanks</text:p>
            <text:p text:style-name="common-al">Datum melding: 15 juni 2026</text:p>
            <text:p text:style-name="common-al">DSO-verzoeknummer: 20260615 0091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0220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<text:a xlink:href="mailto:vergunningen@odzob.nl" xlink:type="simple">vergunningen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6695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emert-Ba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0220 </meta:user-defined>
    <dc:language>nl</dc:language>
    <meta:user-defined meta:name="OVERHEIDop.locatietype/OVERHEIDop.gebiedsmarkering">Adres</meta:user-defined>
    <meta:user-defined meta:name="DC.title">Gemeente Gemert-Bakel melding Besluit activiteiten leefomgeving, Breemhorstsedijk 65a, De Mort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52</meta:user-defined>
    <meta:user-defined meta:name="OVERHEIDop.GmbID/DC.identifier">gmb-2026-366952</meta:user-defined>
    <meta:user-defined meta:name="OVERHEIDop.versieInformatie"/>
  </office:meta>
</office:document-meta>
</file>