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oprichten van een bedrijfshal (wijziging verleende omgevingsvergunning Z2025-00454), Levenkamp 5, 7245RK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deze Omgevingsvergunning bekendgemaakt aan de aanvrager van de vergunning:</text:p>
            <text:p text:style-name="common-al">Levenkamp 5, 7245RK Laren, het oprichten van een bedrijfshal (wijziging verleende omgevingsvergunning Z2025-00454), Z2026-00815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69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15</meta:user-defined>
    <meta:user-defined meta:name="DCTERMS.abstract">Z2026-00815 Levenkamp 5, 7245RK Laren</meta:user-defined>
    <dc:language>nl</dc:language>
    <meta:user-defined meta:name="OVERHEIDop.locatietype/OVERHEIDop.gebiedsmarkering">Vlak</meta:user-defined>
    <meta:user-defined meta:name="DC.title">Bekendgemaakte Omgevingsvergunning voor het oprichten van een bedrijfshal (wijziging verleende omgevingsvergunning Z2025-00454), Levenkamp 5, 7245RK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6947</meta:user-defined>
    <meta:user-defined meta:name="OVERHEIDop.GmbID/DC.identifier">gmb-2026-366947</meta:user-defined>
    <meta:user-defined meta:name="OVERHEIDop.versieInformatie"/>
  </office:meta>
</office:document-meta>
</file>