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6/275259, het vervangen van de gaskoeler (t.b.v. verbouwing AH) Binnenhof 33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8-07-2026 15:14 hebben wij een aanvraag Omgevingsvergunning meervoudig (regulier) ontvangen. De aanvraag heeft betrekking op de onderde(e)l(en):</text:p>
            <text:p text:style-name="common-al"/>
            <text:p text:style-name="common-al">Omgevingsplanactiviteit bouwen, Technische bouwactiviteit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meer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6693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3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3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/26/275259</meta:user-defined>
    <meta:user-defined meta:name="DCTERMS.abstract">het vervangen van de gaskoeler (t.b.v. verbouwing AH) Binnenhof 33 te Alme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reguliere omgevingsvergunning, zaaknummer Z/26/275259, het vervangen van de gaskoeler (t.b.v. verbouwing AH) Binnenhof 33 te Almelo.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931</meta:user-defined>
    <meta:user-defined meta:name="OVERHEIDop.GmbID/DC.identifier">gmb-2026-366931</meta:user-defined>
    <meta:user-defined meta:name="OVERHEIDop.versieInformatie"/>
  </office:meta>
</office:document-meta>
</file>