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Julianastraat 7-103 en Oranjestraat 1-3 in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de gemeente Alphen aan den Rijn een melding ontvangen voor de locatie Julianastraat 7-103 en Oranjestraat 1-3 in Boskoop.</text:p>
            <text:p text:style-name="common-al">Het gaat om de milieubelastende activiteit "graven in bodem met een kwaliteit boven de interventiewaarde bodemkwaliteit" (tijdelijke uitname) ten behoeve van werkzaamheden aan kabels/leidingen.</text:p>
            <text:p text:style-name="common-al">De melding heeft kenmerk 2026-0001878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691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78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Julianastraat 7-103 en Oranjestraat 1-3 in Boskoo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19</meta:user-defined>
    <meta:user-defined meta:name="OVERHEIDop.GmbID/DC.identifier">gmb-2026-366919</meta:user-defined>
    <meta:user-defined meta:name="OVERHEIDop.versieInformatie"/>
  </office:meta>
</office:document-meta>
</file>