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Eindhoven​, melding Besluit activiteiten leefomgeving, Rustenburgstraat​ te Eindhoven​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Eindhoven​ maakt bekend dat er een melding ingevolge het Besluit activiteiten leefomgeving (Bal) is ontvangen.</text:p>
            <text:p text:style-name="common-al">Bedrijf: Aannemingsbedrijf Van der Zanden Moergestel B.V.</text:p>
            <text:p text:style-name="common-al">Locatie: ​Rustenburgstraat ​​te Eindhoven​</text:p>
            <text:p text:style-name="common-al">Activiteit: MBA Toepassen van grond</text:p>
            <text:p text:style-name="common-al">Voor: Grondverbetering voor riolerings- en verhardingswerkzaamheden</text:p>
            <text:p text:style-name="common-al">Datum melding: 23 juli 2026</text:p>
            <text:p text:style-name="common-al">DSO-verzoeknummer: 2026072300248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443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691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1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Eindho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43</meta:user-defined>
    <dc:language>nl</dc:language>
    <meta:user-defined meta:name="OVERHEIDop.locatietype/OVERHEIDop.gebiedsmarkering">Weg</meta:user-defined>
    <meta:user-defined meta:name="DC.title">Gemeente Eindhoven​, melding Besluit activiteiten leefomgeving, Rustenburgstraat​ te Eindhoven​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14</meta:user-defined>
    <meta:user-defined meta:name="OVERHEIDop.GmbID/DC.identifier">gmb-2026-366914</meta:user-defined>
    <meta:user-defined meta:name="OVERHEIDop.versieInformatie"/>
  </office:meta>
</office:document-meta>
</file>