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komen aanvraag omgevingsvergunning, het bouwen van een carport, Schaluinen 11 b 323, 5111 HB Baarle-Nassau, Verzoeklocatie 202607280098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Baarle-Nassau maken bekend dat zij op 28-07-2026 een aanvraag omgevingsvergunning hebben ontvangen voor het bouwen van een carport op het adres Schaluinen 11 b 323, 5111 HB Baarle-Nassau (1187082)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Een publicatie van de ontvangen aanvraag omgevingsvergunning heeft een informatief karakter. U kunt pas zienswijze indienen of bezwaar maken als een besluit is genomen op een aanvraag. Dit besluit wordt ook gepubliceerd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 over deze aanvraag? Neem dan contact op met het klantcontactcentrum van onze gemeente, telefoon 088-3821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arle-Nassau</text:p>
            </table:table-cell>
            <table:table-cell office:value-type="string" table:style-name="header.C">
              <text:p text:style-name="headerright"><text:span text:style-name="nr">Nr. 366912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912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912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aarle-Nassau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arle-Nassau</meta:user-defined>
    <meta:user-defined meta:name="OVERHEID.Gemeente/OVERHEID.authority">Baarle-Nassau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187082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komen aanvraag omgevingsvergunning, het bouwen van een carport, Schaluinen 11 b 323, 5111 HB Baarle-Nassau, Verzoeklocatie 2026072800986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912</meta:user-defined>
    <meta:user-defined meta:name="OVERHEIDop.GmbID/DC.identifier">gmb-2026-366912</meta:user-defined>
    <meta:user-defined meta:name="OVERHEIDop.versieInformatie"/>
  </office:meta>
</office:document-meta>
</file>