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Amstel 61-H, 1018EJ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realiseren van een tuinhuis op de achtererf ten behoeve van de woning. </text:p>
            <text:p text:style-name="common-al">Zaakadres: Amstel 61-H, 1018EJ Amsterdam</text:p>
            <text:p text:style-name="common-al">Datum ontvangst: 04-06-2026</text:p>
            <text:p text:style-name="common-al">Zaaknummer: Z2026-024421</text:p>
            <text:p text:style-name="common-al">DSO-nummer: 2026060400654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6900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90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90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4421</meta:user-defined>
    <meta:user-defined meta:name="DCTERMS.abstract">het realiseren van een tuinhuis op de achtererf ten behoeve van de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Amstel 61-H, 1018EJ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900</meta:user-defined>
    <meta:user-defined meta:name="OVERHEIDop.GmbID/DC.identifier">gmb-2026-366900</meta:user-defined>
    <meta:user-defined meta:name="OVERHEIDop.versieInformatie"/>
  </office:meta>
</office:document-meta>
</file>