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Intrekken verplaatsing gehandicaptenparkeerplaats en instellen gereserveerde parkeerplaats voor het opladen van elektrische voertuigen Simon Vestdijkstraat</text:p>
      <text:section text:name="regeling_id1-3-2" text:style-name="regeling">
        <text:section text:name="aanhef_id1-3-2-1" text:style-name="aanhef">
          <text:section text:name="context_id1-3-2-1-1" text:style-name="context">
            <text:p text:style-name="context.al">Reg.nummer.: 02430000267334 / 02430000923461 </text:p>
            <text:p text:style-name="context.al"/>
            <text:p text:style-name="context_bottom"/>
          </text:section>
          <text:p text:style-name="aanhef_wie">Burgemeester en wethouders van Harderwijk zijn op grond van artikel 18, lid 1, sub d van de Wegenverkeerswet 1994 bevoegd om verkeersbesluiten te nemen. </text:p>
          <text:p text:style-name="aanhef_wie"/>
          <text:section text:name="considerans_id1-3-2-1-4" text:style-name="considerans">
            <text:p text:style-name="tussenkopcur">
            <text:span text:style-name="nadrukvet">Overwegingen ten aanzien van het besluit</text:span>
          </text:p>
            <text:p text:style-name="considerans.al">Op 22 juli 2026 is een verkeersbesluit gepubliceerd voor het verplaatsen van een gehandicaptenparkeerplaats aan de Simon Vestdijkstraat in Harderwijk (Gemeenteblad 2026, nummer 352214). De reden van de verplaatsing is dat de hoofdgebruiker van de gehandicaptenparkeerplaats een elektrische auto rijdt. Door de gehandicaptenparkeerplaats te verplaatsen naar een parkeervak waar een laadpaal bij staat, kan de hoofdgebruiker gebruik maken van deze laadpaal voor het opladen van de auto.</text:p>
            <text:p text:style-name="considerans.al">De gehandicaptenparkeerplaats is (zoals in de gemeente Harderwijk gebruikelijk is) een algemene gehandicaptenparkeerplaats. Deze ligt nu direct naast de ingang van een appartementencomplex. De gehandicaptenparkeerplaats wordt zodoende ook gebruikt door medegebruikers, zoals bezoekers. Algemeen bezien is de huidige plek de meest logische plaats voor de gehandicaptenparkeerplaats. Daarom is het bij nader inzien niet wenselijk om de gehandicaptenparkeerplaats op de huidige locatie op te heffen dan wel te verplaatsen.</text:p>
            <text:p text:style-name="considerans.al">Met het behouden van de huidige gehandicaptenparkeerplaats blijft het euvel bestaan dat de hoofdgebruiker de auto niet kan opladen omdat de laadpaal regelmatig niet bereikbaar is. Om dit te voorkomen, kunnen een of meerdere parkeervakken worden gereserveerd voor het opladen van elektrische voertuigen óf kan er een tweede gehandicaptenparkeerplaats worden aangewezen. Door de parkeerplaats te reserveren voor het opladen van elektrische voertuigen en niet als gehandicaptenparkeerplaats wordt de parkeerplaats niet nagenoeg gereserveerd voor de hoofdgebruiker van de gehandicaptenparkeerplaats, maar dient deze alle gebruikers van elektrische voertuigen in de buurt.</text:p>
            <text:p text:style-name="considerans.al">Op grond van artikel 15, eerste lid, van de Wegenverkeerswet 1994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nsiderans.al">In artikel 12 van het BABW is limitatief opgenomen voor welke verkeerstekens een verkeersbesluit vereist is. In bijlage 1 van het Reglement verkeersregels en verkeerstekens 1990 (RVV 1990) staan de verkeersborden genoemd. In dit besluit gaat het om verkeersbord E6 en E8c</text:p>
            <text:p text:style-name="considerans.al">Uit het oogpunt van het in stand houden van de weg, het waarborgen van de bruikbaarheid daarvan en het bevorderen van doelmatig of zuinig energiegebruik is het noodzakelijk om de voorgestelde maatregel(en) te nemen.</text:p>
            <text:p text:style-name="considerans.al">Artikel 24 van het BABW vereist dat er voor het nemen van het verkeersbesluit overleg wordt gepleegd met de gemandateerde verkeersadviseur van politie Oost-Nederland, district Noord en Oost-Gelderland.</text:p>
            <text:p text:style-name="considerans.al"/>
            <text:p text:style-name="considerans_bottom"/>
          </text:section>
          <text:section text:name="afkondiging_id1-3-2-1-5"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orgaande overwegingen, wordt besloten om:</text:p>
            <text:list text:style-name="id1-3-2-2-1-2">
              <text:list-item text:style-override="id1-3-2-2-1-2-1">
                <text:number>1.</text:number>
                <text:p text:style-name="al">het verkeersbesluit voor het verplaatsen van de bestaande gehandicaptenparkeerplaats zoals gepubliceerd d.d. 22 juli 2026 in te trekken;</text:p>
              </text:list-item>
              <text:list-item text:style-override="id1-3-2-2-1-2-2">
                <text:number>2.</text:number>
                <text:p text:style-name="al">één parkeervak gelegen tegenover het adres Simon Vestdijkstraat 22 aan te wijzen als parkeergelegenheid bestemd voor het opladen van elektrische voertuigen. </text:p>
              </text:list-item>
            </text:list>
            <text:p text:style-name="last-al">Een en ander conform bijgevoegde tekening.</text:p>
            <text:p text:style-name="tekst_bottom"/>
          </text:section>
        </text:section>
        <text:section text:name="regeling-sluiting_id1-3-2-3" text:style-name="regeling-sluiting">
          <text:section text:name="gegeven_id1-3-2-3-1" text:style-name="gegeven">
            <text:p text:style-name="dagtekening">
            <text:span text:style-name="plaats">Harderwijk, 28 juli 2026</text:span>
            <text:span text:style-name="datum"/>
          </text:p>
          </text:section>
          <text:section text:name="ondertekening_id1-3-2-3-2">
            <text:p>Burgemeester en wethouders van Harderwijk</text:p>
            <text:p><text:span text:style-name="deze">Namens deze,</text:span></text:p>
            <text:p>de heer P. Mulder</text:p>
            <text:p><text:span text:style-name="functie">teamleider Ruimtelijk Beleid</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Op grond van de Algemene wet bestuursrecht kunt u bij het college van burgemeester en wethouders van Harderwijk gemotiveerd bezwaar maken tegen dit besluit als u belanghebbende bent. U dient uw bezwaarschrift uiterlijk zes weken na de datum van deze bekendmaking te sturen naar: </text:p>
          <text:p text:style-name="bezwaarschrift_al">Burgemeester en wethouders gemeente Harderwijk</text:p>
          <text:p text:style-name="bezwaarschrift_al">p/a secretariaat Bezwaarschriftencommissie Postbus 1 3890 AA  ZEEWOLDE.</text:p>
          <text:p text:style-name="bezwaarschrift_al">Ook kunt u bezwaar maken via het webformulier op de gemeentelijke website www.harderwijk.nl. Hiervoor heeft u uw DigiD nodig.</text:p>
          <text:p text:style-name="bezwaarschrift_al">Het maken van bezwaar heeft geen schorsende werking (zie art. 6:16 Awb). De indiener van het bezwaar heeft echter wel de mogelijkheid om een voorlopige voorziening bij de rechtbank te vragen (bijvoorbeeld schorsin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6689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9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9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rderwijk</meta:user-defined>
    <meta:user-defined meta:name="OVERHEID.Gemeente/OVERHEID.authority">Harderwijk</meta:user-defined>
    <meta:user-defined meta:name="OVERHEID.Informatietype/DC.type">officiële publicatie</meta:user-defined>
    <meta:user-defined meta:name="OVERHEIDop.Rubriek/DC.type">verkeersbesluit of -mededeling</meta:user-defined>
    <meta:user-defined meta:name="OVERHEID.Gemeente/DCTERMS.publisher">Harder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arderwijk - Intrekken verplaatsing gehandicaptenparkeerplaats en instellen gereserveerde parkeerplaats voor het opladen van elektrische voertuigen - Simon Vestdijk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2430000267334 / 02430000923461 </meta:user-defined>
    <meta:user-defined meta:name="OVERHEIDop.verkeersbordcode">E6</meta:user-defined>
    <meta:user-defined meta:name="OVERHEIDop.verkeersbordcode">E8c</meta:user-defined>
    <dc:language>nl</dc:language>
    <meta:user-defined meta:name="OVERHEIDop.locatietype/OVERHEIDop.gebiedsmarkering">Punt</meta:user-defined>
    <meta:user-defined meta:name="DC.title">Intrekken verplaatsing gehandicaptenparkeerplaats en instellen gereserveerde parkeerplaats voor het opladen van elektrische voertuigen Simon Vestdijkstraat</meta:user-defined>
    <meta:user-defined meta:name="DCTERMS.W3CDTF/DCTERMS.available">2026-07-30</meta:user-defined>
    <meta:user-defined meta:name="OVERHEIDop.externeBijlage">Tekening|exb-2026-27297</meta:user-defined>
    <meta:user-defined meta:name="DCTERMS.W3CDTF/OVERHEIDop.jaargang">2026</meta:user-defined>
    <meta:user-defined meta:name="OVERHEIDop.publicationIssue">366897</meta:user-defined>
    <meta:user-defined meta:name="OVERHEIDop.GmbID/DC.identifier">gmb-2026-366897</meta:user-defined>
    <meta:user-defined meta:name="OVERHEIDop.versieInformatie"/>
  </office:meta>
</office:document-meta>
</file>