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feest op een partyschip met ontvangst aan de kade op 20 december 2026 op de locatie T.h.v. Groothoofd 1 te Dordrecht zaaknummer 900367050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feest op een partyschip met ontvangst aan de kade op 20 december 2026 op de locatie T.h.v. Groothoofd 1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689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9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9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een feest op een partyschip met ontvangst aan de kade op 20 december 2026 op de locatie T.h.v. Groothoofd 1 te Dordrecht zaaknummer 9003670503</meta:user-defined>
    <meta:user-defined meta:name="DCTERMS.W3CDTF/DCTERMS.available">2026-07-30</meta:user-defined>
    <meta:user-defined meta:name="DCTERMS.W3CDTF/OVERHEIDop.jaargang">2026</meta:user-defined>
    <meta:user-defined meta:name="OVERHEIDop.publicationIssue">366892</meta:user-defined>
    <meta:user-defined meta:name="OVERHEIDop.GmbID/DC.identifier">gmb-2026-366892</meta:user-defined>
    <meta:user-defined meta:name="OVERHEIDop.versieInformatie"/>
  </office:meta>
</office:document-meta>
</file>