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weigerd Jodenbreestraat 152 1011NS Amsterdam, Jodenbreestraat 154 1011N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gevel en gevelbekleding en het vervangen van kozijnen en dakkapel ten behoeve van het kantoor</text:p>
            <text:p text:style-name="common-al">Besluit: geweigerd</text:p>
            <text:p text:style-name="common-al">Besluit verzonden op: 23-07-2026</text:p>
            <text:p text:style-name="common-al">Zaakadres: Jodenbreestraat 152 1011NS Amsterdam, Jodenbreestraat 154 1011NS Amsterdam</text:p>
            <text:p text:style-name="common-al">Zaaknummer: Z2026-011055</text:p>
            <text:p text:style-name="common-al">DSO-nummer: 202603110024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1055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688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88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88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1055</meta:user-defined>
    <meta:user-defined meta:name="DCTERMS.abstract">wijzigen van de gevel en gevelbekleding en het vervangen van kozijnen en dakkapel ten behoeve van het kantoor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geweigerd Jodenbreestraat 152 1011NS Amsterdam, Jodenbreestraat 154 1011NS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889</meta:user-defined>
    <meta:user-defined meta:name="OVERHEIDop.GmbID/DC.identifier">gmb-2026-366889</meta:user-defined>
    <meta:user-defined meta:name="OVERHEIDop.versieInformatie"/>
  </office:meta>
</office:document-meta>
</file>