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tijdelijke container op het buitenterrein Bosweg 7 Vlissingen 22-07-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een omgevingsvergunning ingediend voor het plaatsen van een tijdelijke container op het buitenterrein voor de opslag en beschikbaarheid van trainingsmaterialen op de locatie Bosweg 7 in Vlissingen.</text:p>
            <text:p text:style-name="common-al">Het betreft een verleende omgevingsvergunning voor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6687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7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7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oor het plaatsen van tijdelijke container op het buitenterrein Bosweg 7 Vlissingen 22-07-2026</meta:user-defined>
    <meta:user-defined meta:name="DCTERMS.W3CDTF/DCTERMS.available">2026-07-30</meta:user-defined>
    <meta:user-defined meta:name="DCTERMS.W3CDTF/OVERHEIDop.jaargang">2026</meta:user-defined>
    <meta:user-defined meta:name="OVERHEIDop.publicationIssue">366877</meta:user-defined>
    <meta:user-defined meta:name="OVERHEIDop.GmbID/DC.identifier">gmb-2026-366877</meta:user-defined>
    <meta:user-defined meta:name="OVERHEIDop.versieInformatie"/>
  </office:meta>
</office:document-meta>
</file>