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egaliseren van verbouwing en woningsplitsing naar 3 zelfstandige appartementen/studio's, Bennekelstraat 106 5654D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400 </text:p>
            <text:p text:style-name="common-al"> Omschrijving: legaliseren van verbouwing en woningsplitsing naar 3 zelfstandige appartementen/studio'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ennekelstraat 106 5654DJ Eindhoven</text:p>
              </text:list-item>
            </text:list>
            <text:p text:style-name="common-al"> Datum ontvangst: 28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687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8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7400</meta:user-defined>
    <meta:user-defined meta:name="DCTERMS.abstract">legaliseren van verbouwing en woningsplitsing naar 3 zelfstandige appartementen/studio's</meta:user-defined>
    <dc:language>nl</dc:language>
    <meta:user-defined meta:name="OVERHEIDop.locatietype/OVERHEIDop.gebiedsmarkering">Punt</meta:user-defined>
    <meta:user-defined meta:name="DC.title">Ingediende aanvraag omgevingsvergunning: legaliseren van verbouwing en woningsplitsing naar 3 zelfstandige appartementen/studio's, Bennekelstraat 106 5654DJ Ein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875</meta:user-defined>
    <meta:user-defined meta:name="OVERHEIDop.GmbID/DC.identifier">gmb-2026-366875</meta:user-defined>
    <meta:user-defined meta:name="OVERHEIDop.versieInformatie"/>
  </office:meta>
</office:document-meta>
</file>