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Geluidhinder ontheffing, Liveoptreden van Ted Pickman op 8 augustus 2026, Kerkplein 10, 7941 BG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Geluidhinder ontheffing ontvangen. De vergunning/ontheffing is aangevraagd voor Liveoptreden van Ted Pickman op 8 augustus 2026 aan de Kerkplein 10, 7941 BG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Geluidhinder ontheffing ontvangen op 28-07-2026. We nemen waarschijnlijk voor 22-09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6686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6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6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00003667933</meta:user-defined>
    <dc:language>nl</dc:language>
    <meta:user-defined meta:name="OVERHEIDop.locatietype/OVERHEIDop.gebiedsmarkering">Punt</meta:user-defined>
    <meta:user-defined meta:name="DC.title">Aanvraag Geluidhinder ontheffing, Liveoptreden van Ted Pickman op 8 augustus 2026, Kerkplein 10, 7941 BG Mepp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62</meta:user-defined>
    <meta:user-defined meta:name="OVERHEIDop.GmbID/DC.identifier">gmb-2026-366862</meta:user-defined>
    <meta:user-defined meta:name="OVERHEIDop.versieInformatie"/>
  </office:meta>
</office:document-meta>
</file>