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re​, melding Besluit activiteiten leefomgeving, Ansbalduslaan ​​te ​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aalre​ maakt bekend dat er een melding ingevolge het Besluit activiteiten leefomgeving (Bal) is ontvangen.</text:p>
            <text:p text:style-name="common-al">Bedrijf: Enexis Netbeheer B.V.</text:p>
            <text:p text:style-name="common-al">Locatie: Ansbalduslaan te Waalre ​ </text:p>
            <text:p text:style-name="common-al">Activiteit: MBA graven in bodem met een kwaliteit boven de interventiewaarde bodemkwaliteit (tijdelijke uitplaatsing)</text:p>
            <text:p text:style-name="common-al">Voor: het ontgraven van een tracé ten behoeve van kabels en leidingen</text:p>
            <text:p text:style-name="common-al">Datum melding: 23 juli 2026 </text:p>
            <text:p text:style-name="common-al">DSO-verzoeknummer: 202607230202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515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668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aa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515</meta:user-defined>
    <dc:language>nl</dc:language>
    <meta:user-defined meta:name="OVERHEIDop.locatietype/OVERHEIDop.gebiedsmarkering">Weg</meta:user-defined>
    <meta:user-defined meta:name="DC.title">Gemeente Waalre​, melding Besluit activiteiten leefomgeving, Ansbalduslaan ​​te ​Waalr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59</meta:user-defined>
    <meta:user-defined meta:name="OVERHEIDop.GmbID/DC.identifier">gmb-2026-366859</meta:user-defined>
    <meta:user-defined meta:name="OVERHEIDop.versieInformatie"/>
  </office:meta>
</office:document-meta>
</file>