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bouwen van een 2-laagse winkelunit en het aanleggen van een in- en uitrit aan IABC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- Omgevingsplanactiviteit uitweg/uitrit</text:p>
            <text:p text:style-name="common-al">De gemeente Breda heeft op 28-07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45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685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Z2026-004450</meta:user-defined>
    <meta:user-defined meta:name="DCTERMS.abstract">het bouwen van een 2-laagse winkelunit en het aanleggen van een in- en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van de beslistermijn voor het bouwen van een 2-laagse winkelunit en het aanleggen van een in- en uitrit aan IABC Bred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57</meta:user-defined>
    <meta:user-defined meta:name="OVERHEIDop.GmbID/DC.identifier">gmb-2026-366857</meta:user-defined>
    <meta:user-defined meta:name="OVERHEIDop.versieInformatie"/>
  </office:meta>
</office:document-meta>
</file>