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onnebloemstraat, Goes - Besluit op aanvraag Evenementenvergunning voor Evenementenvergunning voor buurt barbecue op 19 september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Goes maakt bekend dat hij op 24 juli 2026 een Evenementenvergunning heeft verleend voor Evenementenvergunning voor buurt barbecue op 19 september 2026 op de locatie Zonnebloemstraat, Goes. Het besluit is geregistreerd onder nummer Z2026-00005241 / B2026-00000577.</text:p>
            <text:p text:style-name="common-al">
            <text:span text:style-name="nadrukvet">Procedure</text:span>
          </text:p>
            <text:p text:style-name="last-al">Tegen een verleende vergunning kunnen belanghebbenden tot en met 8 september 2026 een (gemotiveerd) bezwaarschrift indienen bij de de burgemeester van Goe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6685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5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85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241</meta:user-defined>
    <meta:user-defined meta:name="DCTERMS.abstract">Zonnebloemstraat, Goes - Besluit op aanvraag Evenementenvergunning voor Evenementenvergunning voor buurt barbecue op 19 september 2026</meta:user-defined>
    <dc:language>nl</dc:language>
    <meta:user-defined meta:name="OVERHEIDop.locatietype/OVERHEIDop.gebiedsmarkering">Lijn</meta:user-defined>
    <meta:user-defined meta:name="DC.title">Zonnebloemstraat, Goes - Besluit op aanvraag Evenementenvergunning voor Evenementenvergunning voor buurt barbecue op 19 september 2026</meta:user-defined>
    <meta:user-defined meta:name="DCTERMS.W3CDTF/DCTERMS.available">2026-07-30</meta:user-defined>
    <meta:user-defined meta:name="DCTERMS.W3CDTF/OVERHEIDop.jaargang">2026</meta:user-defined>
    <meta:user-defined meta:name="OVERHEIDop.publicationIssue">366852</meta:user-defined>
    <meta:user-defined meta:name="OVERHEIDop.GmbID/DC.identifier">gmb-2026-366852</meta:user-defined>
    <meta:user-defined meta:name="OVERHEIDop.versieInformatie"/>
  </office:meta>
</office:document-meta>
</file>