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tijdelijke verhuur deel Vleeshal Haarlem</text:p>
      <text:section text:name="zakelijke-mededeling_id1-3-2" text:style-name="zakelijke-mededeling">
        <text:section text:name="zakelijke-mededeling-tekst_id1-3-2-1" text:style-name="zakelijke-mededeling-tekst">
          <text:section text:name="tekst_id1-3-2-1-1" text:style-name="tekst">
            <text:p text:style-name="common-al">De gemeente Haarlem maakt bekend voornemens te zijn een tijdelijke huurovereenkomst aan te gaan met Stichting Museum van de Geest voor het gebruik van een deel van de Vleeshal (rijksmonument) aan de Grote Markt te Haarlem, kadastraal bekend als gemeente Haarlem, sectie HLM01, nummers D 01099 G en D 10615 G.</text:p>
            <text:p text:style-name="common-al">
            <text:span text:style-name="nadrukvet">Voorgenomen verhuur</text:span>
          </text:p>
            <text:list text:style-name="id1-3-2-1-1-3">
              <text:list-item text:style-override="id1-3-2-1-1-3-1">
                <text:number>•</text:number>
                <text:p text:style-name="al">Een deel van de Vleeshal wordt tijdelijk in gebruik gegeven aan Stichting Museum van de Geest.</text:p>
              </text:list-item>
              <text:list-item text:style-override="id1-3-2-1-1-3-2">
                <text:number>•</text:number>
                <text:p text:style-name="al">Het gebruik betreft een museale en culturele functie die toegankelijk is voor publiek.</text:p>
              </text:list-item>
              <text:list-item text:style-override="id1-3-2-1-1-3-3">
                <text:number>•</text:number>
                <text:p text:style-name="al">De verhuur heeft een tijdelijk karakter en dient als overbrugging totdat uitvoering wordt gegeven aan de toekomstige herontwikkeling van de Vleeshal.</text:p>
              </text:list-item>
              <text:list-item text:style-override="id1-3-2-1-1-3-4">
                <text:number>•</text:number>
                <text:p text:style-name="al">De tijdelijke verhuur loopt naar verwachting tot en met september 2027.</text:p>
              </text:list-item>
            </text:list>
            <text:p text:style-name="common-al">
            <text:span text:style-name="nadrukvet">Motivering</text:span>
          </text:p>
            <text:p text:style-name="common-al">De gemeente heeft beoordeeld welke partij het meest geschikt is om gedurende de tijdelijke periode invulling te geven aan de betreffende ruimte. Daarbij zijn de volgende objectieve, toetsbare en redelijke criteria gehanteerd:</text:p>
            <text:list text:style-name="id1-3-2-1-1-6">
              <text:list-item text:style-override="id1-3-2-1-1-6-1">
                <text:number>•</text:number>
                <text:p text:style-name="al">aantoonbare ervaring met het ontwikkelen en exploiteren van museale en culturele programmering van publiek belang;</text:p>
              </text:list-item>
              <text:list-item text:style-override="id1-3-2-1-1-6-2">
                <text:number>•</text:number>
                <text:p text:style-name="al">de mogelijkheid om op korte termijn een kwalitatief hoogwaardige tentoonstelling te realiseren;</text:p>
              </text:list-item>
              <text:list-item text:style-override="id1-3-2-1-1-6-3">
                <text:number>•</text:number>
                <text:p text:style-name="al">ervaring met het gebruik en beheer van monumentale gebouwen;</text:p>
              </text:list-item>
              <text:list-item text:style-override="id1-3-2-1-1-6-4">
                <text:number>•</text:number>
                <text:p text:style-name="al">de mate waarin het voorgenomen gebruik aansluit bij de culturele doelstellingen van de gemeente Haarlem;</text:p>
              </text:list-item>
              <text:list-item text:style-override="id1-3-2-1-1-6-5">
                <text:number>•</text:number>
                <text:p text:style-name="al">de mate waarin het tijdelijke gebruik verenigbaar is met en geen belemmering vormt voor de toekomstige herontwikkeling van de Vleeshal.</text:p>
              </text:list-item>
            </text:list>
            <text:p text:style-name="common-al">Op basis van deze criteria is de gemeente van oordeel dat Stichting Museum van de Geest als enige serieuze gegadigde in aanmerking komt voor de beoogde tijdelijke verhuur. De gemeente acht daarom een openbare selectieprocedure in dit specifieke geval niet aangewezen.</text:p>
            <text:p text:style-name="common-al">
            <text:span text:style-name="nadrukvet">Reactiemogelijkheid</text:span>
          </text:p>
            <text:p text:style-name="common-al">Iedere belanghebbende die van mening is dat hij of zij, met inachtneming van de hiervoor genoemde criteria, eveneens als serieuze gegadigde voor deze tijdelijke verhuur dient te worden aangemerkt, kan dit binnen veertien (14) kalenderdagen na de datum van publicatie van deze bekendmaking gemotiveerd en schriftelijk kenbaar maken aan:</text:p>
            <text:p text:style-name="common-al">
            <text:span text:style-name="nadrukvet">College van burgemeester en wethouders van Haarlem </text:span>
          </text:p>
            <text:p text:style-name="common-al">
            <text:span text:style-name="nadrukvet">Postbus 511 </text:span>
          </text:p>
            <text:p text:style-name="common-al">
            <text:span text:style-name="nadrukvet">2003 PB Haarlem</text:span>
          </text:p>
            <text:p text:style-name="common-al">De reactie dient zodanig te zijn gemotiveerd dat kan worden beoordeeld of de indiener op basis van de genoemde criteria eveneens als serieuze gegadigde kan worden aangemerkt.</text:p>
            <text:p text:style-name="common-al">
            <text:span text:style-name="nadrukvet">Vervaltermijn</text:span>
          </text:p>
            <text:p text:style-name="common-al">Indien binnen de hiervoor genoemde termijn geen gemotiveerde reactie wordt ontvangen, gaat de gemeente ervan uit dat er geen andere serieuze gegadigden zijn voor deze tijdelijke verhuur. De gemeente zal in dat geval uitvoering geven aan haar voornemen en de huurovereenkomst met Stichting Museum van de Geest sluiten.</text:p>
            <text:p text:style-name="common-al">Belanghebbenden die niet tijdig reageren, verwerken daarmee hun mogelijkheid om op een later moment tegen deze voorgenomen verhuur op te komen.</text:p>
            <text:p text:style-name="common-al">
            <text:span text:style-name="nadrukvet">Slotbepaling</text:span>
          </text:p>
            <text:p text:style-name="common-al">Met deze publicatie geeft de gemeente uitvoering aan de transparantieverplichtingen die voortvloeien uit het arrest van de Hoge Raad van 26 november 2021 (ECLI:NL:HR:2021:1778).</text:p>
            <text:p text:style-name="last-al">De gemeente behoudt zich het recht voor het voornemen in te trekken, te wijzigen of aanvullende voorwaarden te stellen. Aan deze bekendmaking kunnen geen rechten worden ont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682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2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Bekendmaking voornemen tot tijdelijke verhuur deel Vleeshal Haarlem</meta:user-defined>
    <meta:user-defined meta:name="DCTERMS.W3CDTF/DCTERMS.available">2026-07-31</meta:user-defined>
    <meta:user-defined meta:name="DCTERMS.W3CDTF/OVERHEIDop.jaargang">2026</meta:user-defined>
    <meta:user-defined meta:name="OVERHEIDop.publicationIssue">366820</meta:user-defined>
    <meta:user-defined meta:name="OVERHEIDop.GmbID/DC.identifier">gmb-2026-366820</meta:user-defined>
    <meta:user-defined meta:name="OVERHEIDop.versieInformatie"/>
  </office:meta>
</office:document-meta>
</file>