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46*"/>
    </style:style>
  </office:automatic-styles>
  <office:body>
    <office:text>
      <text:p text:style-name="new_page_staatscourant"/>
      <text:p text:style-name="single-kop-titel">Evenementenvergunning “Koninginnemars-Nationale Herdenking 2026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75986</text:p>
            <text:p text:style-name="common-al"/>
            <text:p text:style-name="common-al">Burgemeester en Wethouders hebben op 23 juli 2026 een besluit genomen voor de organisatie van ‘Koninginnemars-Nationale Herdenking 2026’ op zaterdag 15 augustus 2026 op het Grasveld nabij Oost-Indië monument (Koninginnelaan 2 in Terneuzen). </text:p>
            <text:p text:style-name="common-al"/>
            <text:p text:style-name="common-al">De vergunning is verleend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68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“Koninginnemars-Nationale Herdenking 2026”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05</meta:user-defined>
    <meta:user-defined meta:name="OVERHEIDop.GmbID/DC.identifier">gmb-2026-366805</meta:user-defined>
    <meta:user-defined meta:name="OVERHEIDop.versieInformatie"/>
  </office:meta>
</office:document-meta>
</file>