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vervangen van een bestaande woonboot door een nieuwe woonboot Buitenkerk 54i, 2411PC Bodegra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Omgevingsdienst Midden-Holland (ODMH) namens gemeente Bodegraven-Reeuwijk besloten om de beslistermijn van de aanvraag met kenmerk 2026-00014343 voor het vervangen van een bestaande woonboot door een nieuwe woonboot op de locatie Buitenkerk 54i, 2411PC Bodegraven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6676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6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6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4343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vervangen van een bestaande woonboot door een nieuwe woonboot Buitenkerk 54i, 2411PC Bodegrav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761</meta:user-defined>
    <meta:user-defined meta:name="OVERHEIDop.GmbID/DC.identifier">gmb-2026-366761</meta:user-defined>
    <meta:user-defined meta:name="OVERHEIDop.versieInformatie"/>
  </office:meta>
</office:document-meta>
</file>