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wijziging leidinggevenden Alcoholwetvergunning commercieel op locatie Rijksweg-Noord 129, 6661KE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Overbetuwe heeft een besluit genomen op de aanvraag voor het wijzigen van leidinggevenden op het aanhangsel behorende bij de Alcoholwetvergunning. De volgende gewijzigde vergunning is verleend:</text:p>
            <text:p text:style-name="common-al">
            <text:span text:style-name="nadrukvet">Locatie: </text:span>Rijksweg-Noord 129, 6661KE Elst</text:p>
            <text:p text:style-name="common-al">
            <text:span text:style-name="nadrukvet">Zaaknummer: </text:span>Z2026-01398</text:p>
            <text:p text:style-name="common-al">
            <text:span text:style-name="nadrukvet">Datum besluit:</text:span> 28 juli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Wijziging aanhangsel leidinggevenden Alcoholwetvergunning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8 septem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366744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744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verbetuwe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1398</meta:user-defined>
    <meta:user-defined meta:name="DCTERMS.abstract">Betreft: het wijzigen van leidinggevende  op locatie Rijksweg-Noord 129, 6661KE Elst, vergunning verleend op 28 juli 2026 volgens reguliere voorbereidingsprocedure</meta:user-defined>
    <dc:language>nl</dc:language>
    <meta:user-defined meta:name="OVERHEIDop.locatietype/OVERHEIDop.gebiedsmarkering">Punt</meta:user-defined>
    <meta:user-defined meta:name="DC.title">Kennisgeving besluit wijziging leidinggevenden Alcoholwetvergunning commercieel op locatie Rijksweg-Noord 129, 6661KE Elst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744</meta:user-defined>
    <meta:user-defined meta:name="OVERHEIDop.GmbID/DC.identifier">gmb-2026-366744</meta:user-defined>
    <meta:user-defined meta:name="OVERHEIDop.versieInformatie"/>
  </office:meta>
</office:document-meta>
</file>