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realiseren van een Fastned snellaadstation Goudseweg nabij N459,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heeft de Omgevingsdienst Midden-Holland (ODMH) namens gemeente Bodegraven-Reeuwijk besloten om de beslistermijn van de aanvraag met kenmerk 2026-00015958 voor het realiseren van een Fastned snellaadstation op de locatie Goudseweg nabij N459, Bodegrav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6673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5958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realiseren van een Fastned snellaadstation Goudseweg nabij N459, Bodegra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39</meta:user-defined>
    <meta:user-defined meta:name="OVERHEIDop.GmbID/DC.identifier">gmb-2026-366739</meta:user-defined>
    <meta:user-defined meta:name="OVERHEIDop.versieInformatie"/>
  </office:meta>
</office:document-meta>
</file>