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: Dorpsstraat 37, Sellingen, vergunning voor de uitoefening van het slijtersbedrijf van Herberg Sellingen, verzenddatum: 28 jul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vergunn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6669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DCTERMS.abstract">Op grond van artikel 3 Alcoholwet is verleend, vergunning voor de uitoefening van het slijtersbedrijf van Herberg Sellingen aan de Dorpsstraat 37.</meta:user-defined>
    <dc:language>nl</dc:language>
    <meta:user-defined meta:name="OVERHEIDop.locatietype/OVERHEIDop.gebiedsmarkering">Adres</meta:user-defined>
    <meta:user-defined meta:name="DC.title">Verleende vergunning: Dorpsstraat 37, Sellingen, vergunning voor de uitoefening van het slijtersbedrijf van Herberg Sellingen, verzenddatum: 28 juli 2026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98</meta:user-defined>
    <meta:user-defined meta:name="OVERHEIDop.GmbID/DC.identifier">gmb-2026-366698</meta:user-defined>
    <meta:user-defined meta:name="OVERHEIDop.versieInformatie"/>
  </office:meta>
</office:document-meta>
</file>