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Weldsehei 6, 5508 WR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242</text:span>. Op 28-07-2026 is het besluit naar de aanvrager verzonden.</text:p>
            <text:p text:style-name="common-al">De zaak betreft locatie Weldsehei 6, 5508 WR in Veldhoven en heeft de omschrijving "vervangen van de dakkapel op de linkerzijgevel van het woonhuis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669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242</meta:user-defined>
    <meta:user-defined meta:name="DCTERMS.abstract">vervangen van de dakkapel op de linkerzijgevel van het woo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Weldsehei 6, 5508 WR Vel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94</meta:user-defined>
    <meta:user-defined meta:name="OVERHEIDop.GmbID/DC.identifier">gmb-2026-366694</meta:user-defined>
    <meta:user-defined meta:name="OVERHEIDop.versieInformatie"/>
  </office:meta>
</office:document-meta>
</file>