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van de woning op de locatie Zwinstraat 34 te Den Oever, zaaknummer Z-609294</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verbouwen van de woning op de locatie Zwinstraat 34 te Den Oever.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8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6669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9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9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bouwen van de woning op de locatie Zwinstraat 34 te Den Oever, zaaknummer Z-609294</meta:user-defined>
    <meta:user-defined meta:name="DCTERMS.W3CDTF/DCTERMS.available">2026-07-30</meta:user-defined>
    <meta:user-defined meta:name="DCTERMS.W3CDTF/OVERHEIDop.jaargang">2026</meta:user-defined>
    <meta:user-defined meta:name="OVERHEIDop.publicationIssue">366691</meta:user-defined>
    <meta:user-defined meta:name="OVERHEIDop.GmbID/DC.identifier">gmb-2026-366691</meta:user-defined>
    <meta:user-defined meta:name="OVERHEIDop.versieInformatie"/>
  </office:meta>
</office:document-meta>
</file>