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estaande dakopbouw vergroten, Pelikaansingel 33 2623JJ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8-07-2026 </text:p>
            <text:p text:style-name="common-al">Pelikaansingel 33 2623JJ Delft | het bestaande dakopbouw vergroten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191.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6668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8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8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191</meta:user-defined>
    <meta:user-defined meta:name="DCTERMS.abstract">P6609 Uitbreiding dakopbouw Pelikaansingel 33 Delft</meta:user-defined>
    <dc:language>nl</dc:language>
    <meta:user-defined meta:name="OVERHEIDop.locatietype/OVERHEIDop.gebiedsmarkering">Vlak</meta:user-defined>
    <meta:user-defined meta:name="DC.title">Verlening omgevingsvergunning, het bestaande dakopbouw vergroten, Pelikaansingel 33 2623JJ Delft</meta:user-defined>
    <meta:user-defined meta:name="DCTERMS.W3CDTF/DCTERMS.available">2026-07-30</meta:user-defined>
    <meta:user-defined meta:name="DCTERMS.W3CDTF/OVERHEIDop.jaargang">2026</meta:user-defined>
    <meta:user-defined meta:name="OVERHEIDop.publicationIssue">366683</meta:user-defined>
    <meta:user-defined meta:name="OVERHEIDop.GmbID/DC.identifier">gmb-2026-366683</meta:user-defined>
    <meta:user-defined meta:name="OVERHEIDop.versieInformatie"/>
  </office:meta>
</office:document-meta>
</file>