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2 woongebouwen met 111 appartementen (veld 21), Baanvak 2 t/m 112 en Mevrouw De Graafspoor 1 t/m 111 in Wilnis</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8 juli 2026 een omgevingsvergunning met zaaknummer Z2026-001081 verleend. De gemeente geeft hiermee toestemming voor het bouwen van 2 woongebouwen met 111 appartementen (veld 21) op locatie Baanvak 2 t/m 112 en Mevrouw De Graafspoor 1 t/m 111 in Wilnis.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8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66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081</meta:user-defined>
    <meta:user-defined meta:name="DCTERMS.abstract">Betreft:  Besluit op locatie Baanvak 2 t/m 112 en Mevrouw De Graafspoor 1 t/m 111 in Wilnis</meta:user-defined>
    <dc:language>nl</dc:language>
    <meta:user-defined meta:name="OVERHEIDop.locatietype/OVERHEIDop.gebiedsmarkering">Vlak</meta:user-defined>
    <meta:user-defined meta:name="OVERHEIDop.locatietype/OVERHEIDop.gebiedsmarkering">Punt</meta:user-defined>
    <meta:user-defined meta:name="DC.title">Kennisgeving VERLEENDE omgevingsvergunning voor het bouwen van 2 woongebouwen met 111 appartementen (veld 21), Baanvak 2 t/m 112 en Mevrouw De Graafspoor 1 t/m 111 in Wilnis</meta:user-defined>
    <meta:user-defined meta:name="DCTERMS.W3CDTF/DCTERMS.available">2026-07-30</meta:user-defined>
    <meta:user-defined meta:name="DCTERMS.W3CDTF/OVERHEIDop.jaargang">2026</meta:user-defined>
    <meta:user-defined meta:name="OVERHEIDop.publicationIssue">366679</meta:user-defined>
    <meta:user-defined meta:name="OVERHEIDop.GmbID/DC.identifier">gmb-2026-366679</meta:user-defined>
    <meta:user-defined meta:name="OVERHEIDop.versieInformatie"/>
  </office:meta>
</office:document-meta>
</file>