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Roggeveld 21, 3902 EC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Roggeveld 21, 3902 EC in Veenendaal</text:span>
          </text:p>
            <text:p text:style-name="common-al">
            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
            
          </text:p>
            <text:p text:style-name="common-al">28-07-2026</text:p>
            <text:p text:style-name="common-al">CLZ-00015423, plaatsen van een dakkapel,</text:p>
            <text:p text:style-name="common-al">op het perceel: Roggeveld 21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666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423</meta:user-defined>
    <dc:language>nl</dc:language>
    <meta:user-defined meta:name="OVERHEIDop.locatietype/OVERHEIDop.gebiedsmarkering">Punt</meta:user-defined>
    <meta:user-defined meta:name="DC.title">Publicatie verleende vergunning Roggeveld 21, 3902 EC in Veenendaa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69</meta:user-defined>
    <meta:user-defined meta:name="OVERHEIDop.GmbID/DC.identifier">gmb-2026-366669</meta:user-defined>
    <meta:user-defined meta:name="OVERHEIDop.versieInformatie"/>
  </office:meta>
</office:document-meta>
</file>