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Duindoornstraat 4 A, 4506 KH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Duindoornstraat 4 A te Cadzand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Duindoornstraat 4 A te  Cadzand voor het gedeeltelijk slopen van de woning en het verwijderen van asbest (CLZ-00014133).</text:p>
              </text:list-item>
            </text:list>
            <text:p text:style-name="common-al">De sloopmelding is ontvangen op 27-07-2026 en geaccepteerd op 28-07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6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4133</meta:user-defined>
    <dc:language>nl</dc:language>
    <meta:user-defined meta:name="OVERHEIDop.locatietype/OVERHEIDop.gebiedsmarkering">Punt</meta:user-defined>
    <meta:user-defined meta:name="DC.title">Geaccepteerde sloopmelding Duindoornstraat 4 A, 4506 KH Cadz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667</meta:user-defined>
    <meta:user-defined meta:name="OVERHEIDop.GmbID/DC.identifier">gmb-2026-366667</meta:user-defined>
    <meta:user-defined meta:name="OVERHEIDop.versieInformatie"/>
  </office:meta>
</office:document-meta>
</file>