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bijschrijven van een leidinggevende bij Brownies &amp; Downies aan Noordeinde 1A te Kat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alcoholwetvergunning</text:span>
          </text:p>
            <text:p text:style-name="common-al">De burgemeester van Katwijk maakt bekend dat in het kader van de Alcoholwet de volgende aanvragen zijn ontvangen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rownies &amp; Downies, Noordeinde 1A, Katwijk </text:p>
                  </table:table-cell>
                  <table:table-cell table:style-name="entry" table:number-rows-spanned="1" table:number-columns-spanned="1">
                    <text:p text:style-name="table_al">Het bijschrijven van een leidinggevende bij Brownies &amp; Downies</text:p>
                  </table:table-cell>
                  <table:table-cell table:style-name="entry" table:number-rows-spanned="1" table:number-columns-spanned="1">
                    <text:p text:style-name="table_al">23-07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6666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bijschrijven van een leidinggevende bij Brownies &amp; Downies aan Noordeinde 1A te Kat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65</meta:user-defined>
    <meta:user-defined meta:name="OVERHEIDop.GmbID/DC.identifier">gmb-2026-366665</meta:user-defined>
    <meta:user-defined meta:name="OVERHEIDop.versieInformatie"/>
  </office:meta>
</office:document-meta>
</file>