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evenementenvergunning voor het organiseren van Werom nei Loads Rock op 10 oktober 2026 van 19.30 uur - 02.00 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juli 2026 heeft gemeente Noardeast-Fryslân een aanvraag ontvangen voor een evenementenvergunning op het perceel Stasjonswei 1, 9073 GJ Marrum. De aanvraag is geregistreerd onder zaaknummer 2026-199367. De aanvraag betreft het organiseren van Werom nei Loads Rock op 10 oktober 2026 van 19.30 uur - 02.00 uur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Met dit bericht laat de gemeente u weten dat er een aanvraag binnen is gekomen voor een evenementenvergunning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6665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5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199367</meta:user-defined>
    <meta:user-defined meta:name="DCTERMS.abstract">Aanvraag evenementenvergunning voor het organiseren van Werom nei Loads Rock op 10 oktober 2026 op het perceel Stasjonswei 1, 9073 GJ Marrum</meta:user-defined>
    <dc:language>nl</dc:language>
    <meta:user-defined meta:name="OVERHEIDop.locatietype/OVERHEIDop.gebiedsmarkering">Punt</meta:user-defined>
    <meta:user-defined meta:name="DC.title">Ontvangst aanvraag evenementenvergunning voor het organiseren van Werom nei Loads Rock op 10 oktober 2026 van 19.30 uur - 02.00 uur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6657</meta:user-defined>
    <meta:user-defined meta:name="OVERHEIDop.GmbID/DC.identifier">gmb-2026-366657</meta:user-defined>
    <meta:user-defined meta:name="OVERHEIDop.versieInformatie"/>
  </office:meta>
</office:document-meta>
</file>