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anleggen van een nieuwe in-uitrit , 't Rikkelder 26, 7261 BE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8 juli 2026 een besluit genomen op de aanvraag met zaaknummer Z2026-00000811 voor het aanleggen van een nieuwe in-uitrit op locatie 't Rikkelder 26, 7261 BE Ruurlo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664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4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811</meta:user-defined>
    <meta:user-defined meta:name="DCTERMS.abstract">Betreft:  Besluit op locatie 't Rikkelder 26, 7261BE Ruurlo</meta:user-defined>
    <dc:language>nl</dc:language>
    <meta:user-defined meta:name="OVERHEIDop.locatietype/OVERHEIDop.gebiedsmarkering">Vlak</meta:user-defined>
    <meta:user-defined meta:name="DC.title">Toestemming voor aanleggen van een nieuwe in-uitrit , 't Rikkelder 26, 7261 BE Ruur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47</meta:user-defined>
    <meta:user-defined meta:name="OVERHEIDop.GmbID/DC.identifier">gmb-2026-366647</meta:user-defined>
    <meta:user-defined meta:name="OVERHEIDop.versieInformatie"/>
  </office:meta>
</office:document-meta>
</file>