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Hoogeind 31, 5507 PV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312</text:span>. Op 28-07-2026 is het besluit naar de aanvrager verzonden.</text:p>
            <text:p text:style-name="common-al">De zaak betreft locatie Hoogeind 31, 5507 PV in Veldhoven en heeft de omschrijving "wijzigen van de voorgevel en renoveren van het dak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664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312</meta:user-defined>
    <meta:user-defined meta:name="DCTERMS.abstract">wijzigen van de voorgevel en renoveren van het d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Hoogeind 31, 5507 PV Vel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45</meta:user-defined>
    <meta:user-defined meta:name="OVERHEIDop.GmbID/DC.identifier">gmb-2026-366645</meta:user-defined>
    <meta:user-defined meta:name="OVERHEIDop.versieInformatie"/>
  </office:meta>
</office:document-meta>
</file>