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uitvoeren van een grondboring tot 60m diep voor het plaatsen van een anodebed, </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8-07-2026 </text:p>
            <text:p text:style-name="common-al"> | het uitvoeren van een grondboring tot 60m diep voor het plaatsen van een anodebed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149.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666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2149</meta:user-defined>
    <meta:user-defined meta:name="DCTERMS.abstract">WO: 4261307 Delft anodebed</meta:user-defined>
    <dc:language>nl</dc:language>
    <meta:user-defined meta:name="OVERHEIDop.locatietype/OVERHEIDop.gebiedsmarkering">Vlak</meta:user-defined>
    <meta:user-defined meta:name="DC.title">Verlening omgevingsvergunning, het uitvoeren van een grondboring tot 60m diep voor het plaatsen van een anodebed,</meta:user-defined>
    <meta:user-defined meta:name="DCTERMS.W3CDTF/DCTERMS.available">2026-07-30</meta:user-defined>
    <meta:user-defined meta:name="DCTERMS.W3CDTF/OVERHEIDop.jaargang">2026</meta:user-defined>
    <meta:user-defined meta:name="OVERHEIDop.publicationIssue">366639</meta:user-defined>
    <meta:user-defined meta:name="OVERHEIDop.GmbID/DC.identifier">gmb-2026-366639</meta:user-defined>
    <meta:user-defined meta:name="OVERHEIDop.versieInformatie"/>
  </office:meta>
</office:document-meta>
</file>