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voor de nieuwbouw van een hooimijt, aan Beilerstraat 7, 9431TA Westerbork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Midden-Drenthe trok het verzoek van 8 april 2026 voor een Omgevingsvergunning in op verzoek van de aanvrager.</text:p>
            <text:p text:style-name="common-al">Het gaat om een verzoek voor de nieuwbouw van een hooimijt,  aan Beilerstraat 7, 9431TA Westerbork. [Het verzoek zag op de volgende activiteit(en):]</text:p>
            <text:list text:style-name="id1-3-2-1-1-3">
              <text:list-item text:style-override="id1-3-2-1-1-3-1">
                <text:number>•</text:number>
                <text:p text:style-name="al">het bouwen van een bouwwerk (omgevingsplan)</text:p>
              </text:list-item>
              <text:list-item text:style-override="id1-3-2-1-1-3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Met dit bericht laat de gemeente u weten dat er niets verandert in uw omgeving. U kunt niet reageren op dit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6663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3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3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039</meta:user-defined>
    <meta:user-defined meta:name="DCTERMS.abstract">Betreft: Verzoek ingetrokken op locatie Beilerstraat 7, 9431TA Westerbork	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trekking verzoek voor de nieuwbouw van een hooimijt, aan Beilerstraat 7, 9431TA Westerbor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38</meta:user-defined>
    <meta:user-defined meta:name="OVERHEIDop.GmbID/DC.identifier">gmb-2026-366638</meta:user-defined>
    <meta:user-defined meta:name="OVERHEIDop.versieInformatie"/>
  </office:meta>
</office:document-meta>
</file>