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kadastraal splitsen van een gebouw in meerdere appartementsrechten, Nachtegaalstraat 81, 81A, 81B en 81C 3581AE Utrecht, GU-Z2026-006289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er voor het onderstaande adres een vergunning is aangevraagd:</text:p>
            <text:p text:style-name="common-al">Nachtegaalstraat 81, 81A, 81B en 81C 3581AE Utrecht</text:p>
            <text:p text:style-name="common-al">De aanvraag betreft een vergunning voor het kadastraal splitsen van een gebouw in meerdere appartementsrechten</text:p>
            <text:p text:style-name="common-al">Ons kenmerk: GU-Z2026-0062893</text:p>
            <text:p text:style-name="common-al">Datum ontvangst aanvraag: 27 juli 2026</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663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3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3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GU-Z2026-0062893</meta:user-defined>
    <meta:user-defined meta:name="DCTERMS.abstract">Aanvraag vergunning voor het kadastraal splitsen van een gebouw in meerdere appartementsrechten, Nachtegaalstraat 81, 81A, 81B en 81C 3581AE Utrecht, GU-Z2026-0062893</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Aanvraag vergunning voor het kadastraal splitsen van een gebouw in meerdere appartementsrechten, Nachtegaalstraat 81, 81A, 81B en 81C 3581AE Utrecht, GU-Z2026-0062893</meta:user-defined>
    <meta:user-defined meta:name="DCTERMS.W3CDTF/DCTERMS.available">2026-07-30</meta:user-defined>
    <meta:user-defined meta:name="DCTERMS.W3CDTF/OVERHEIDop.jaargang">2026</meta:user-defined>
    <meta:user-defined meta:name="OVERHEIDop.publicationIssue">366634</meta:user-defined>
    <meta:user-defined meta:name="OVERHEIDop.GmbID/DC.identifier">gmb-2026-366634</meta:user-defined>
    <meta:user-defined meta:name="OVERHEIDop.versieInformatie"/>
  </office:meta>
</office:document-meta>
</file>