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87, Spoorlaan 7, 2991LM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aanvraag omgevingsvergunning ontvangen voor het verlengen van de tijdelijke omgevingsvergunning 2022-001476 van de kas van Café Clementine, voor een periode van 5 jaar locatie Spoorlaan 7, 2991LM Barendrecht.</text:p>
            <text:p text:style-name="common-al">De aanvraag is geregistreerd onder zaaknummer Z2026-00000687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6662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87</meta:user-defined>
    <meta:user-defined meta:name="DCTERMS.abstract">Betreft: het verlengen van de tijdelijke omgevingsvergunning 2022-001476 voor Clementine [Z2026-00000687], Spoorlaan 7, 2991LM Barendrecht</meta:user-defined>
    <dc:language>nl</dc:language>
    <meta:user-defined meta:name="OVERHEIDop.locatietype/OVERHEIDop.gebiedsmarkering">Punt</meta:user-defined>
    <meta:user-defined meta:name="DC.title">Kennisgeving aanvraag omgevingsvergunning Z2026-00000687, Spoorlaan 7, 2991LM Barendr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28</meta:user-defined>
    <meta:user-defined meta:name="OVERHEIDop.GmbID/DC.identifier">gmb-2026-366628</meta:user-defined>
    <meta:user-defined meta:name="OVERHEIDop.versieInformatie"/>
  </office:meta>
</office:document-meta>
</file>