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PostNL Pakketautomaat , Frederik Hendrikstraat 6, 5923BR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span text:style-name="nadrukvet">Frederik Hendrikstraat 6, 5923BR Venlo</text:span>
          </text:p>
            <text:p text:style-name="common-al">Voor het plaatsen van een PostNL Pakketautomaat</text:p>
            <text:p text:style-name="common-al">Ontvangen op 24 juli 2026</text:p>
            <text:p text:style-name="common-al">Kenmerk Z2026-03920</text:p>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6661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1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1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3920</meta:user-defined>
    <meta:user-defined meta:name="DCTERMS.abstract">Betreft: Aanvraag op locatie Frederik Hendrikstraat 6, 5923BR Venlo</meta:user-defined>
    <dc:language>nl</dc:language>
    <meta:user-defined meta:name="OVERHEIDop.locatietype/OVERHEIDop.gebiedsmarkering">Vlak</meta:user-defined>
    <meta:user-defined meta:name="DC.title">Aanvraag vergunning voor het plaatsen van een PostNL Pakketautomaat , Frederik Hendrikstraat 6, 5923BR Venlo</meta:user-defined>
    <meta:user-defined meta:name="DCTERMS.W3CDTF/DCTERMS.available">2026-07-30</meta:user-defined>
    <meta:user-defined meta:name="DCTERMS.W3CDTF/OVERHEIDop.jaargang">2026</meta:user-defined>
    <meta:user-defined meta:name="OVERHEIDop.publicationIssue">366614</meta:user-defined>
    <meta:user-defined meta:name="OVERHEIDop.GmbID/DC.identifier">gmb-2026-366614</meta:user-defined>
    <meta:user-defined meta:name="OVERHEIDop.versieInformatie"/>
  </office:meta>
</office:document-meta>
</file>