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ouwen van een rundveestal aan Bankenweg 5, 4911 AL Den 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Bankenweg 5 Het verbouwen van een rundveestal (zaaknummer 1091697 verzonden op 28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1697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66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1697</meta:user-defined>
    <dc:language>nl</dc:language>
    <meta:user-defined meta:name="OVERHEIDop.locatietype/OVERHEIDop.gebiedsmarkering">Punt</meta:user-defined>
    <meta:user-defined meta:name="DC.title">Toestemming voor het verbouwen van een rundveestal aan Bankenweg 5, 4911 AL Den 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6606</meta:user-defined>
    <meta:user-defined meta:name="OVERHEIDop.GmbID/DC.identifier">gmb-2026-366606</meta:user-defined>
    <meta:user-defined meta:name="OVERHEIDop.versieInformatie"/>
  </office:meta>
</office:document-meta>
</file>