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t – Intrekken verkeersbesluit reserveren parkeervak ter plaatse van het Raccordement in Twello als parkeergelegenheid voor deelauto's</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Voorst;</text:p>
            <text:p text:style-name="common-al">gelet op de artikelen 15 en 18 lid 1 sub d van de Wegenverkeerswet 1994 (WVW 1994), de artikelen 12, 14 en 29 van het Besluit administratieve bepalingen inzake het wegverkeer (BABW), de Beleidsregels individuele gehandicaptenparkeerplaatsen gemeente Voorst en het Algemeen mandaatbesluit Voorst 2023;</text:p>
            <text:p text:style-name="common-al">overwegende:</text:p>
            <text:p text:style-name="common-al">dat bij besluit van 28 februari 2022 een parkeervak van het parkeerterrein nabij het NS station in Twello, gelegen aan het Raccordement gereserveerd is als parkeergelegenheid bestemd voor deelauto's door ter plaatse een verkeersbord E4 van bijlage 1 van het Reglement verkeersregels en verkeerstekens 1990 (RVV 1990) met onderbord 'deelauto Greenwheels' te plaatsen;</text:p>
            <text:p text:style-name="common-al">dat Greenwheels heeft aangegeven door achterblijvend gebruik te stoppen met het aanbieden van deelauto's in Twello;</text:p>
            <text:p text:style-name="common-al">dat daarom het hiervoor genoemde besluit van 28 februari 2022 voor intrekking in aanmerking komt;</text:p>
            <text:p text:style-name="common-al">dat intrekking van het besluit van 28 februari 2022 met zich meebrengt dat het van onderbord 'deelauto Greenwheels' voorziene verkeersbord E4 van bijlage 1 van het RVV 1990 verwijderd wordt; </text:p>
            <text:p text:style-name="common-al">dat op grond van artikel 15, eerste lid, van de WVW 1994 juncto artikel 12 van het BABW voor de plaatsing en verwijdering van verkeersborden een verkeersbesluit noodzakelijk is;</text:p>
            <text:p text:style-name="common-al">B E S L U I T E N:</text:p>
            <text:p text:style-name="common-al">met de verwijdering van verkeersbord E4 als bedoeld in bijlage I van het RVV 1990, voorzien van het onderbord ‘deelauto Greenwheels, het besluit van 22 februari 2022, waarmee een parkeervak van het parkeerterrein nabij het NS station in Twello aan het Raccordement gereserveerd is als parkeergelegenheid bestemd voor deelauto's, in te trekken. </text:p>
            <text:p text:style-name="tussenkopcur">Bekendmaking</text:p>
            <text:p text:style-name="common-al">Bekendmaking van dit besluit gebeurt op de voorgeschreven wijze. </text:p>
            <text:p text:style-name="tussenkopcur">Niet eens met het besluit?</text:p>
            <text:p text:style-name="tussenkopcur">Bezwaar</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binnen zes weken na de verzenddatum van dit besluit bij ons binnen zijn.</text:p>
            <text:p text:style-name="tussenkopcur">Voorlopige voorziening</text:p>
            <text:p text:style-name="last-al">Dit besluit blijft gelden,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tekst_bottom"/>
          </text:section>
        </text:section>
        <text:section text:name="regeling-sluiting_id1-3-2-3" text:style-name="regeling-sluiting">
          <text:section text:name="ondertekening_id1-3-2-3-1">
            <text:p><text:span text:style-name="functie">Twello, 20 juli 2026</text:span></text:p>
            <text:p><text:span text:style-name="functie">namens burgemeester en wethouders,</text:span></text:p>
            <text:p><text:span text:style-name="functie">Cees Morren</text:span></text:p>
            <text:p><text:span text:style-name="functie">juridisch beleidsadviseur openbare ruimt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36660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0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0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oorst</meta:user-defined>
    <meta:user-defined meta:name="OVERHEID.Gemeente/OVERHEID.authority">Voorst</meta:user-defined>
    <meta:user-defined meta:name="OVERHEID.Informatietype/DC.type">officiële publicatie</meta:user-defined>
    <meta:user-defined meta:name="OVERHEIDop.Rubriek/DC.type">verkeersbesluit of -mededeling</meta:user-defined>
    <meta:user-defined meta:name="OVERHEID.Gemeente/DCTERMS.publisher">Voorst</meta:user-defined>
    <meta:user-defined meta:name="OVERHEID.TaxonomieBeleidsagendaDecentraal/OVERHEID.category">Verkeer | Organisatie en beleid</meta:user-defined>
    <meta:user-defined meta:name="OVERHEID.TaxonomieBeleidsagendaDecentraal/OVERHEID.category">Ruimte en infrastructuu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Voorst - Intrekken verkeersbesluit reserveren parkeervak als parkeergelegenheid voor deelauto's  - Raccordement in Twello</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932765</meta:user-defined>
    <meta:user-defined meta:name="OVERHEIDop.verkeersbordcode">E4</meta:user-defined>
    <dc:language>nl</dc:language>
    <meta:user-defined meta:name="OVERHEIDop.locatietype/OVERHEIDop.gebiedsmarkering">Punt</meta:user-defined>
    <meta:user-defined meta:name="DC.title">Gemeente Voorst – Intrekken verkeersbesluit reserveren parkeervak ter plaatse van het Raccordement in Twello als parkeergelegenheid voor deelauto's</meta:user-defined>
    <meta:user-defined meta:name="DCTERMS.W3CDTF/DCTERMS.available">2026-07-30</meta:user-defined>
    <meta:user-defined meta:name="DCTERMS.W3CDTF/OVERHEIDop.jaargang">2026</meta:user-defined>
    <meta:user-defined meta:name="OVERHEIDop.publicationIssue">366600</meta:user-defined>
    <meta:user-defined meta:name="OVERHEIDop.GmbID/DC.identifier">gmb-2026-366600</meta:user-defined>
    <meta:user-defined meta:name="OVERHEIDop.versieInformatie"/>
  </office:meta>
</office:document-meta>
</file>