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organiseren van het evenement Ledenweekend KPJ Bavel 2026 aan Gilzeweg Bavel op 02-08-2026 (opbouw op 01-08-2026 en afbouw op 03-08-2026)  </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text:p>
            <text:p text:style-name="common-al">- Buitenplanse omgevingsplanactiviteit voor het tijdelijk gebruiken van gronden in afwijking van het omgevingspla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28-07-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3455.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3455.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6658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8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8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3455</meta:user-defined>
    <meta:user-defined meta:name="DCTERMS.abstract">het organiseren van het evenement Ledenweekend KPJ Bavel 2026</meta:user-defined>
    <dc:language>nl</dc:language>
    <meta:user-defined meta:name="OVERHEIDop.locatietype/OVERHEIDop.gebiedsmarkering">Vlak</meta:user-defined>
    <meta:user-defined meta:name="OVERHEIDop.locatietype/OVERHEIDop.gebiedsmarkering">Punt</meta:user-defined>
    <meta:user-defined meta:name="DC.title">Omgevingsvergunning verleend voor het organiseren van het evenement Ledenweekend KPJ Bavel 2026 aan Gilzeweg Bavel op 02-08-2026 (opbouw op 01-08-2026 en afbouw op 03-08-2026)</meta:user-defined>
    <meta:user-defined meta:name="DCTERMS.W3CDTF/DCTERMS.available">2026-07-30</meta:user-defined>
    <meta:user-defined meta:name="DCTERMS.W3CDTF/OVERHEIDop.jaargang">2026</meta:user-defined>
    <meta:user-defined meta:name="OVERHEIDop.publicationIssue">366582</meta:user-defined>
    <meta:user-defined meta:name="OVERHEIDop.GmbID/DC.identifier">gmb-2026-366582</meta:user-defined>
    <meta:user-defined meta:name="OVERHEIDop.versieInformatie"/>
  </office:meta>
</office:document-meta>
</file>