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Melding meerjarenvergunning Maastrichterweg 249, 5556VB Valkens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-07-2026 heeft de gemeente een melding ontvangen voor activiteiten waarvoor een meerjarenvergunning is afgegeven.</text:p>
            <text:p text:style-name="common-al">De melding betreft locatie Maastrichterweg 249 5556VB Valkenswaard, en is geregistreerd onder zaaknummer <text:span text:style-name="nadrukvet">0000506760</text:span> met omschrijving "Global Champions Arabians Tour 12-09-2026 en 13-09-2027".</text:p>
            <text:p text:style-name="last-al">De activiteiten uit de melding behoren tot de meerjarenvergunning. U kunt om deze reden geen zienswijze of bezwaarschrift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swaard</text:p>
            </table:table-cell>
            <table:table-cell office:value-type="string" table:style-name="header.C">
              <text:p text:style-name="headerright"><text:span text:style-name="nr">Nr. 36658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58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58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Valkenswaard</meta:user-defined>
    <meta:user-defined meta:name="OVERHEID.Informatietype/DC.type">officiële publicatie</meta:user-defined>
    <meta:user-defined meta:name="OVERHEID.Gemeente/DCTERMS.publisher">Valkenswaard</meta:user-defined>
    <meta:user-defined meta:name="OVERHEID.Gemeente/OVERHEID.authority">Valkenswaar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000506760</meta:user-defined>
    <meta:user-defined meta:name="DCTERMS.abstract">Global Champions Arabians Tour 12-09-2026 en 13-09-2027, Maastrichterweg 249</meta:user-defined>
    <dc:language>nl</dc:language>
    <meta:user-defined meta:name="OVERHEIDop.locatietype/OVERHEIDop.gebiedsmarkering">Punt</meta:user-defined>
    <meta:user-defined meta:name="DC.title">Ontvangen Melding meerjarenvergunning Maastrichterweg 249, 5556VB Valkenswaard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581</meta:user-defined>
    <meta:user-defined meta:name="OVERHEIDop.GmbID/DC.identifier">gmb-2026-366581</meta:user-defined>
    <meta:user-defined meta:name="OVERHEIDop.versieInformatie"/>
  </office:meta>
</office:document-meta>
</file>