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e Werf 52,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bouwen van een gasontvangststation op het terrein De Werf 52 ter vervanging van het bestaande gasontvangststation</text:p>
            <text:p text:style-name="common-al"/>
            <text:p text:style-name="common-al">Ons kenmerk: VTH2026-6512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e Werf 52,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8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657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129</meta:user-defined>
    <meta:user-defined meta:name="DCTERMS.abstract">het bouwen van een gasontvangststation op het terrein De Werf 52 ter vervanging van het bestaande gasontvangststation</meta:user-defined>
    <dc:language>nl</dc:language>
    <meta:user-defined meta:name="OVERHEIDop.locatietype/OVERHEIDop.gebiedsmarkering">Punt</meta:user-defined>
    <meta:user-defined meta:name="DC.title">Omgevingsvergunning - Aangevraagd, De Werf 52, 's-Gravenhag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75</meta:user-defined>
    <meta:user-defined meta:name="OVERHEIDop.GmbID/DC.identifier">gmb-2026-366575</meta:user-defined>
    <meta:user-defined meta:name="OVERHEIDop.versieInformatie"/>
  </office:meta>
</office:document-meta>
</file>