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het legaliseren van een uitbouw op nr. 6 en het legaliseren van een verplaatste trap naar zolder op nr.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028 </text:p>
            <text:p text:style-name="common-al"> Omschrijving: het legaliseren van een uitbouw op nr. 6 en het legaliseren van een verplaatste trap naar zolder op nr. 4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ioenroosstraat 4 5644CC Eindhoven</text:p>
              </text:list-item>
              <text:list-item text:style-override="id1-3-2-1-1-5-2">
                <text:number>-</text:number>
                <text:p text:style-name="al"/>
                <text:p text:style-name="al">Pioenroosstraat 6 5644CC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28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02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57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028</meta:user-defined>
    <meta:user-defined meta:name="DCTERMS.abstract">het legaliseren van een uitbouw op nr. 6 en het legaliseren van een verplaatste trap naar zolder op nr. 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het legaliseren van een uitbouw op nr. 6 en het legaliseren van een verplaatste trap naar zolder op nr. 4</meta:user-defined>
    <meta:user-defined meta:name="OVERHEIDop.datumEindeReactietermijn">2026-09-09</meta:user-defined>
    <meta:user-defined meta:name="OVERHEIDop.terinzageleggingBG">https://publicaties.eindhoven.nl/dossier/EHV-ZP2026-00402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72</meta:user-defined>
    <meta:user-defined meta:name="OVERHEIDop.GmbID/DC.identifier">gmb-2026-366572</meta:user-defined>
    <meta:user-defined meta:name="OVERHEIDop.versieInformatie"/>
  </office:meta>
</office:document-meta>
</file>