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grondverkoop door gemeente Duiven van perceel gr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uiven – nabij Driegaardensestraat 4, </text:span>kadastraal bekend <text:span text:style-name="nadrukvet">Duiven, </text:span>Sectie F, Perceelnummer 2435, groot ca. 27 m²;</text:p>
            <text:p text:style-name="common-al">De gemeente Duiven is voornemens om bovengenoemde perceel grond te verkopen aan Liander N.V.</text:p>
            <text:p text:style-name="common-al">De gemeente Duiven is van oordeel dat er op grond van objectieve, redelijke en toetsbare criteria slechts één serieuze gegadigde in aanmerking komt.</text:p>
            <text:p text:style-name="common-al">Onderbouwing van dit standpunt: De voorgenomen verkoop betreft een perceel grond dat door Liander N.V. zal worden gebruikt voor de realisatie en instandhouding van een transformatorstation met bijbehorende kabels ten behoeve van de openbare elektriciteitsvoorziening. Liander N.V. is de regionale netbeheerder voor dit gebied en is belast met de aanleg, het beheer en de instandhouding van het elektriciteitsnet. Gelet op de aard en het doel van de voorgenomen verkoop is Liander N.V. de enige serieuze gegadigde voor de aankoop van dit perceel.</text:p>
            <text:p text:style-name="common-al">Mocht een belanghebbende bezwaren hebben tegen deze uitgifte, dan dient men die bezwaren binnen 20 kalenderdagen na publicatie van dit bericht kenbaar te maken door een kort geding aanhangig te maken bij de rechtbank Arnhem, Wal-burgstraat 2-4; 6811 CD Arnhem.  Blijft een kort geding uit, dan is de gemeente vrij om (verder) gevolg te geven aan haar voornemen tot verkoop.</text:p>
            <text:p text:style-name="common-al">Met deze publicatie geeft de gemeente uitvoering aan het arrest van de Hoge Raad van 26 november 2021 (ECLI:NL:HR:2021:1778).</text:p>
            <text:p text:style-name="common-al">Voor informatie over deze publicatie kunt u telefonisch contact opnemen met de behandelend ambtenaar:</text:p>
            <text:p text:style-name="common-al">GJ. Sommers van 1Stroom. 1Stroom werkt voor de gemeente Duiven en de gemeente Westervoort.</text:p>
            <text:p text:style-name="common-al">U bereikt hem via telefoonnummer 088 95 3000.</text:p>
            <text:p text:style-name="last-al">Gepubliceerd op maandag 3 juli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6655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5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5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grondverkoop door gemeente Duiven van perceel grond</meta:user-defined>
    <meta:user-defined meta:name="DCTERMS.W3CDTF/DCTERMS.available">2026-08-03</meta:user-defined>
    <meta:user-defined meta:name="DCTERMS.W3CDTF/OVERHEIDop.jaargang">2026</meta:user-defined>
    <meta:user-defined meta:name="OVERHEIDop.publicationIssue">366555</meta:user-defined>
    <meta:user-defined meta:name="OVERHEIDop.GmbID/DC.identifier">gmb-2026-366555</meta:user-defined>
    <meta:user-defined meta:name="OVERHEIDop.versieInformatie"/>
  </office:meta>
</office:document-meta>
</file>